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472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center" fo:line-height="0.3472in"/>
      <style:text-properties style:font-name="微軟正黑體" style:font-name-asian="微軟正黑體" fo:font-weight="bold" style:font-weight-asian="bold" fo:font-size="14pt" style:font-size-asian="14pt" style:font-size-complex="14pt"/>
    </style:style>
    <style:style style:name="P3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4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5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6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7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8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9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10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11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12" style:parent-style-name="內文" style:family="paragraph">
      <style:paragraph-properties fo:text-align="justify" fo:line-height="0.2638in"/>
    </style:style>
    <style:style style:name="T13" style:parent-style-name="預設段落字型" style:family="text">
      <style:text-properties style:font-name="微軟正黑體" style:font-name-asian="微軟正黑體"/>
    </style:style>
    <style:style style:name="T14" style:parent-style-name="預設段落字型" style:family="text">
      <style:text-properties style:font-name="微軟正黑體" style:font-name-asian="微軟正黑體"/>
    </style:style>
    <style:style style:name="P15" style:parent-style-name="內文" style:family="paragraph">
      <style:paragraph-properties fo:text-align="justify" fo:line-height="0.2638in"/>
    </style:style>
    <style:style style:name="P16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17" style:parent-style-name="內文" style:family="paragraph">
      <style:paragraph-properties fo:text-align="justify" fo:line-height="0.2638in"/>
      <style:text-properties style:font-name="微軟正黑體" style:font-name-asian="微軟正黑體"/>
    </style:style>
    <style:style style:name="P18" style:parent-style-name="內文" style:family="paragraph">
      <style:paragraph-properties fo:text-align="justify" fo:line-height="0.2638in"/>
    </style:style>
    <style:style style:name="T19" style:parent-style-name="預設段落字型" style:family="text">
      <style:text-properties style:font-name="微軟正黑體" style:font-name-asian="微軟正黑體"/>
    </style:style>
    <style:style style:name="T20" style:parent-style-name="預設段落字型" style:family="text">
      <style:text-properties style:font-name="微軟正黑體" style:font-name-asian="微軟正黑體"/>
    </style:style>
    <style:style style:name="T21" style:parent-style-name="預設段落字型" style:family="text">
      <style:text-properties style:font-name="微軟正黑體" style:font-name-asian="微軟正黑體"/>
    </style:style>
    <style:style style:name="T22" style:parent-style-name="預設段落字型" style:family="text">
      <style:text-properties style:font-name="微軟正黑體" style:font-name-asian="微軟正黑體"/>
    </style:style>
    <style:style style:name="T23" style:parent-style-name="預設段落字型" style:family="text">
      <style:text-properties style:font-name="微軟正黑體" style:font-name-asian="微軟正黑體"/>
    </style:style>
    <style:style style:family="graphic" style:name="a1" style:parent-style-name="Graphics">
      <style:graphic-properties fo:border="0.01042in none" fo:background-color="transparent" style:wrap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國家人權博物館BrownBag課程演講</text:p>
      <text:p text:style-name="P2">【歌與我們的時代：那些不該遺忘的故事】</text:p>
      <text:p text:style-name="內文"/>
      <text:p text:style-name="P3">歌是時代的鏡子，也是一顆顆的時空膠囊。克難壓抑的歲月，動盪不安的時代，到百花齊放的「後解嚴」，一首首的歌，替我們反映、記錄了社會集體的種種苦悶，憤怒，歡樂和盼望。台灣是一個多元族群聚集的島嶼，彼此磨合、互相適應的過程，也成就了這個島嶼熱鬧多彩的文化樣貌。本月brownbag課程隆重邀請到馬世芳老師分享，且讓我們聽聽那些猶然動人的歌，還有歌樂背後那些不該忘記的，時代的故事。</text:p>
      <text:p text:style-name="P4"/>
      <text:p text:style-name="P5">﹌﹌﹌﹌﹌</text:p>
      <text:p text:style-name="P6">【歌與我們的時代：那些不該遺忘的故事】</text:p>
      <text:p text:style-name="P7"/>
      <text:p text:style-name="P8">日期：2020年10月22日(星期四)</text:p>
      <text:p text:style-name="P9">時間：13:30-15:30</text:p>
      <text:p text:style-name="P10">地點：國家人權博物館白色恐怖景美紀念園區遊客服務中心2樓(新北市新店區復興路131號)</text:p>
      <text:p text:style-name="P11">報名：上限15名，採線上報名(https://reurl.cc/zzqgae)</text:p>
      <text:p text:style-name="P12"><text:span text:style-name="T13"><draw:frame draw:z-index="251658240" draw:style-name="a1" draw:name="圖片 2" text:anchor-type="paragraph" svg:x="0in" svg:y="0.48264in" svg:width="2.79236in" svg:height="1.86458in" style:rel-width="scale" style:rel-height="scale"><draw:image xlink:href="media/image2.jpeg" xlink:type="simple" xlink:show="embed" xlink:actuate="onLoad"/><svg:title/><svg:desc/></draw:frame></text:span><text:span text:style-name="T14">講師：馬世芳</text:span></text:p>
      <text:p text:style-name="P15"/>
      <text:p text:style-name="P16">講師簡介：廣播人、作家，FM96.3 Alian電台「耳朵借我」主持人，多年來深度引介流行音樂，並於台灣科技大學、台北藝術大學任教。數度擔任金曲獎及金音獎評審，著有散文輯《地下鄉愁藍調》、《昨日書》、《耳朵借我》、《歌物件》，並主編、合譯有《巴布狄倫歌詩集》等書。</text:p>
      <text:p text:style-name="P17"/>
      <text:p text:style-name="P18"><text:span text:style-name="T19">※</text:span><text:span text:style-name="T20">煩請於課程前</text:span><text:span text:style-name="T21">10</text:span><text:span text:style-name="T22">分鐘報到，課程提供公務學習時數，請於報到處簽到以利</text:span><text:span text:style-name="T23">查核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ge-content" style:vertical-rel="page-content" style:horizontal-pos="from-left" style:vertical-pos="from-top"/>
    </style:style>
  </office:automatic-styles>
  <office:master-styles>
    <style:master-page style:name="MP0" style:page-layout-name="PL0">
      <style:header>
        <text:p text:style-name="頁首"><draw:frame draw:z-index="251659264" draw:style-name="a0" draw:name="Picture 7" text:anchor-type="paragraph" svg:x="1.96319in" svg:y="-0.71875in" svg:width="3.00833in" svg:height="0.47085in" style:rel-width="scale" style:rel-height="scale"><draw:image xlink:href="media/image1.jpeg" xlink:type="simple" xlink:show="embed" xlink:actuate="onLoad"/><svg:title/><svg:desc>C:\Users\L10061\Desktop\【人權館+園區簡介及QA】\●人權館LOGO讚\人權館\NHRM LOGO標準字.jpg</svg:desc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杜韋樺</meta:initial-creator>
    <dc:creator>user1</dc:creator>
    <meta:creation-date>2020-10-22T08:37:00Z</meta:creation-date>
    <dc:date>2020-10-22T08:37:00Z</dc:date>
    <meta:template xlink:href="Normal" xlink:type="simple"/>
    <meta:editing-cycles>2</meta:editing-cycles>
    <meta:editing-duration>PT0S</meta:editing-duration>
    <meta:document-statistic meta:page-count="1" meta:paragraph-count="1" meta:word-count="83" meta:character-count="556" meta:row-count="3" meta:non-whitespace-character-count="474"/>
  </office:meta>
</office:document-meta>
</file>